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/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2" style:parent-style-name="Normale" style:family="paragraph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3" style:parent-style-name="Normale" style:family="paragraph"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" style:parent-style-name="Car.predefinitoparagrafo" style:family="text">
      <style:text-properties fo:font-weight="bold" style:font-weight-asian="bold" style:font-weight-complex="bold"/>
    </style:style>
    <style:style style:name="T5" style:parent-style-name="Car.predefinitoparagrafo" style:family="text">
      <style:text-properties fo:font-weight="bold" style:font-weight-asian="bold" style:font-weight-complex="bold"/>
    </style:style>
    <style:style style:name="P6" style:parent-style-name="Paragrafoelenco" style:list-style-name="LFO1" style:family="paragraph"/>
    <style:style style:name="P7" style:parent-style-name="Paragrafoelenco" style:list-style-name="LFO1" style:family="paragraph"/>
    <style:style style:name="P8" style:parent-style-name="Paragrafoelenco" style:list-style-name="LFO1" style:family="paragraph"/>
    <style:style style:name="P9" style:parent-style-name="Paragrafoelenco" style:list-style-name="LFO1" style:family="paragraph"/>
    <style:style style:name="P10" style:parent-style-name="Paragrafoelenco" style:list-style-name="LFO1" style:family="paragraph"/>
    <style:style style:name="P11" style:parent-style-name="Paragrafoelenco" style:list-style-name="LFO1" style:family="paragraph"/>
    <style:style style:name="P12" style:parent-style-name="Paragrafoelenco" style:list-style-name="LFO1" style:family="paragraph"/>
    <style:style style:name="P13" style:parent-style-name="Paragrafoelenco" style:list-style-name="LFO1" style:family="paragraph"/>
    <style:style style:name="P14" style:parent-style-name="Paragrafoelenco" style:list-style-name="LFO1" style:family="paragraph"/>
  </office:automatic-styles>
  <office:body>
    <office:text text:use-soft-page-breaks="true">
      <text:p text:style-name="P1">Programma di recupero classi I</text:p>
      <text:p text:style-name="P2">A.s. 2024/2025</text:p>
      <text:p text:style-name="P3"/>
      <text:p text:style-name="Normale">Disciplina:<text:span text:style-name="T4"><text:s/>TECNOLOGIA</text:span></text:p>
      <text:p text:style-name="Normale">Docente:<text:s/><text:span text:style-name="T5">Filomena Gaetano</text:span></text:p>
      <text:p text:style-name="Normale"/>
      <text:p text:style-name="Normale"><text:s text:c="15"/>TEORIA</text:p>
      <text:list text:style-name="LFO1" text:continue-numbering="true">
        <text:list-item>
          <text:p text:style-name="P6">Tecnologia, risorse, sostenibilità (riciclo, obiettivi comuni per la sostenibilità ecc.)</text:p>
        </text:list-item>
        <text:list-item>
          <text:p text:style-name="P7">Materiali, industria e tecnologia</text:p>
        </text:list-item>
        <text:list-item>
          <text:p text:style-name="P8">Il legno</text:p>
        </text:list-item>
        <text:list-item>
          <text:p text:style-name="P9">La carta</text:p>
        </text:list-item>
        <text:list-item>
          <text:p text:style-name="P10">Le fibre tessilli</text:p>
        </text:list-item>
      </text:list>
      <text:p text:style-name="Paragrafoelenco"/>
      <text:p text:style-name="Paragrafoelenco">DISEGNO</text:p>
      <text:p text:style-name="Paragrafoelenco"/>
      <text:list text:style-name="LFO1" text:continue-numbering="true">
        <text:list-item>
          <text:p text:style-name="P11">Disegno: costruzione di figure geometriche piane dato il lato e data la circonferenza (seguire il libro di testo).</text:p>
        </text:list-item>
        <text:list-item>
          <text:p text:style-name="P12">Saper utilizzare gli strumenti del disegno</text:p>
        </text:list-item>
        <text:list-item>
          <text:p text:style-name="P13">Saper misurare</text:p>
        </text:list-item>
        <text:list-item>
          <text:p text:style-name="P14">Saper riconoscere le figure geometriche piane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4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 style:font-name-asian="Calibri" style:font-name-complex="Calibri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Gaetano Filomena</meta:initial-creator>
    <dc:creator>Gaetano Filomena</dc:creator>
    <meta:creation-date>2023-06-14T05:49:00Z</meta:creation-date>
    <dc:date>2025-06-09T13:07:00Z</dc:date>
    <meta:template xlink:href="Normal" xlink:type="simple"/>
    <meta:editing-cycles>4</meta:editing-cycles>
    <meta:editing-duration>PT660S</meta:editing-duration>
    <meta:document-statistic meta:page-count="1" meta:paragraph-count="1" meta:word-count="75" meta:character-count="506" meta:row-count="3" meta:non-whitespace-character-count="432"/>
  </office:meta>
</office:document-meta>
</file>